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plaatsen van tijdelijke bewegwijzering voor werkverkeer op de N337, provinciale weg Deventer - Zwolle, tussen hectometerpunten 21.600 en 21.8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3 juni 2026 een aanvraag ontvangen voor een vergunning voor het plaatsen van tijdelijke bewegwijzering voor werkverkeer op de N337, provinciale weg Deventer - Zwolle, tussen hectometerpunten 21.600 en 21.800.</text:p>
            <text:p text:style-name="common-al">Gedeputeerde Staten hebben besloten dat het verzoek voor een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16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5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766</meta:user-defined>
    <meta:user-defined meta:name="DCTERMS.abstract">Besluit op een aanvraag voor een vergunning voor het plaatsen van tijdelijke bewegwijzering voor werkverkeer op de N337, provinciale weg Deventer - Zwolle, tussen hectometerpunten 21.600 en 21.800</meta:user-defined>
    <dc:language>nl</dc:language>
    <meta:user-defined meta:name="OVERHEIDop.locatietype/OVERHEIDop.gebiedsmarkering">Vlak</meta:user-defined>
    <meta:user-defined meta:name="DC.title">Besluit op een aanvraag voor een vergunning voor het plaatsen van tijdelijke bewegwijzering voor werkverkeer op de N337, provinciale weg Deventer - Zwolle, tussen hectometerpunten 21.600 en 21.800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65</meta:user-defined>
    <meta:user-defined meta:name="OVERHEIDop.PrbID/DC.identifier">prb-2026-13565</meta:user-defined>
    <meta:user-defined meta:name="OVERHEIDop.versieInformatie"/>
  </office:meta>
</office:document-meta>
</file>