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Verlenging geldigheidstermijn beschikk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chikking verstuurd 4-8-2026.</text:p>
            <text:p text:style-name="common-al"/>
            <text:p text:style-name="common-al">Verleend: Verlenging geldigheidstermijn van een omgevingsvergunning voor activiteiten genoemd in artikel 4.49, onder a en e van de Omgevingsverordening Fryslân met kenmerk 2025-FUMO-0107902.</text:p>
            <text:p text:style-name="common-al">Betreft: Het project Netuitbreiding Lelie (afgekort: NuLelie) Burgum Ring Oost.</text:p>
            <text:p text:style-name="common-al">Locatie: Grondwaterbeschermingsgebied Noord-Bergum (Perceel Rijksstraatweg te Noord-Bergum), gemeente Tytsjerksteradiel.</text:p>
            <text:p text:style-name="common-al">Kenmerk: 2026-FUMO-0118704.</text:p>
            <text:p text:style-name="common-al"/>
            <text:p text:style-name="common-al">Belanghebbenden kunnen tegen de beschikking binnen zes weken na de verzenddatum van het besluit bezwaar maken bij Gedeputeerde Staten.</text:p>
            <text:p text:style-name="common-al"/>
            <text:p text:style-name="common-al">Voor inlichtingen neemt u contact op met de FUMO, e-mail vsa@fumo.nl of telefoon 0566-75 03 00. Bezoekadres: J.W. de Visserwei 10, 9001 ZE Grou.</text:p>
            <text:p text:style-name="common-al"/>
            <text:p text:style-name="common-al">Bezwaarschriften moeten bevatten: naam en adres, het kenmerk van het betreffende besluit, motivering, datum en ondertekening.</text:p>
            <text:p text:style-name="common-al"/>
            <text:p text:style-name="last-al">Bezwaarschriften kunt u sturen naar: Gedeputeerde Staten, Postbus 20120, 8900 HM Leeuw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54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4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4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Lijn</meta:user-defined>
    <meta:user-defined meta:name="DC.title">Gemeente Tytsjerksteradiel Verlenging geldigheidstermijn beschikking Omgevingswet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46</meta:user-defined>
    <meta:user-defined meta:name="OVERHEIDop.PrbID/DC.identifier">prb-2026-13546</meta:user-defined>
    <meta:user-defined meta:name="OVERHEIDop.versieInformatie"/>
  </office:meta>
</office:document-meta>
</file>