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de 1-op-1 vervanging van de meerpaals-dukdalven aan de Luxemburgweg 2 te Rotterdam-Europoort </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is verleend, voor Shell Nederland Raffinaderij (Europoort) B.V., gevestigd aan de Rijndwarsweg 21, 3198 LK te Rotterdam-Europoort. </text:p>
            <text:p text:style-name="common-al">De aanvraag gaat over de locatie Luxemburgweg 2 te Rotterdam-Europoort.</text:p>
            <text:p text:style-name="common-al"/>
            <text:p text:style-name="common-al">Aangevraagde activiteit(en)  : Bouwactiviteit (technisch) en Omgevingsplanactiviteit (OPA)</text:p>
            <text:p text:style-name="common-al">Toelichting en uitleg over activiteit : Voor de 1-op-1 vervanging van de meerpaals-dukdalven</text:p>
            <text:p text:style-name="common-al">Aanvraagdatum    : 21 april 2026</text:p>
            <text:p text:style-name="common-al">Besluitdatum    : 4 augustus 2026  </text:p>
            <text:p text:style-name="common-al">Bekendmaking    : 5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17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4988498 en/of het verzoeknummer: 2026042100981.</text:p>
            <text:p text:style-name="common-al"/>
            <text:p text:style-name="common-al">U kunt de stukken ook digitaal inzien met betrekking tot deze procedure door op onderstaande link te klikken:</text:p>
            <text:p text:style-name="common-al">
            <text:a xlink:href="https://loket.dcmr.nl/mozard/!suite92.scherm1007?mObj=10350811" xlink:type="simple">https://loket.dcmr.nl/mozard/!suite92.scherm1007?mObj=10350811</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54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4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4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4988498 </meta:user-defined>
    <meta:user-defined meta:name="DCTERMS.abstract">Gedeputeerde Staten van Zuid-Holland maken bekend dat de volgende omgevingsvergunning is verleend</meta:user-defined>
    <dc:language>nl</dc:language>
    <meta:user-defined meta:name="OVERHEIDop.locatietype/OVERHEIDop.gebiedsmarkering">Adres</meta:user-defined>
    <meta:user-defined meta:name="DC.title">Kennisgeving toestemming voor de 1-op-1 vervanging van de meerpaals-dukdalven aan de Luxemburgweg 2 te Rotterdam-Europoort</meta:user-defined>
    <meta:user-defined meta:name="OVERHEIDop.datumEindeReactietermijn">2026-09-17</meta:user-defined>
    <meta:user-defined meta:name="OVERHEIDop.terinzageleggingBG">https://loket.dcmr.nl/mozard/!suite92.scherm1007?mObj=10350811</meta:user-defined>
    <meta:user-defined meta:name="DCTERMS.W3CDTF/DCTERMS.available">2026-08-07</meta:user-defined>
    <meta:user-defined meta:name="DCTERMS.W3CDTF/OVERHEIDop.jaargang">2026</meta:user-defined>
    <meta:user-defined meta:name="OVERHEIDop.publicationIssue">13545</meta:user-defined>
    <meta:user-defined meta:name="OVERHEIDop.PrbID/DC.identifier">prb-2026-13545</meta:user-defined>
    <meta:user-defined meta:name="OVERHEIDop.versieInformatie"/>
  </office:meta>
</office:document-meta>
</file>