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Aanvraag vergunning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: een aanvraag om een omgevingsvergunning op 28 juli 2026.</text:p>
            <text:p text:style-name="common-al">Betreft: Milieubelastende activiteit in grondwaterbeschermingsgebied ten behoeve van nieuwbouw kelder.</text:p>
            <text:p text:style-name="common-al">Locatie: Noordermeer 35, Burgum, gemeente Tytsjerksteradiel.</text:p>
            <text:p text:style-name="common-al">Kenmerk: 2026-FUMO-0123626. </text:p>
            <text:p text:style-name="common-al"/>
            <text:p text:style-name="common-al">Er staat nog geen bezwaar- of beroepsprocedure open.</text:p>
            <text:p text:style-name="common-al"/>
            <text:p text:style-name="last-al">Voor inlichtingen neemt u contact op met de FUMO, e-mail VSA@fumo.nl of telefoon 0566-75 03 00. Bezoekadres: J.W. de Visserwei 10, 9001 ZE Grou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354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4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4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Tytsjerksteradiel Aanvraag vergunning Omgevingswet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540</meta:user-defined>
    <meta:user-defined meta:name="OVERHEIDop.PrbID/DC.identifier">prb-2026-13540</meta:user-defined>
    <meta:user-defined meta:name="OVERHEIDop.versieInformatie"/>
  </office:meta>
</office:document-meta>
</file>