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Van Voordenpark 15 Zaltbo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omgevingsvergunning Natura 2000 nabij Van Voordenpark 15t e Zaltbommel</text:p>
            <text:p text:style-name="common-al">Provincie Gelderland heeft op 04-08-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last-al">026 359 99 99 onder vermelding van het zaaknummer 2026-011255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53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3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3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Van Voordenpark 15 Zaltbommel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32</meta:user-defined>
    <meta:user-defined meta:name="OVERHEIDop.PrbID/DC.identifier">prb-2026-13532</meta:user-defined>
    <meta:user-defined meta:name="OVERHEIDop.versieInformatie"/>
  </office:meta>
</office:document-meta>
</file>