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adhoeke Aanvraag vergunning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: een aanvraag om een omgevingsvergunning ontgrondingsactiviteit op 3 augustus 2026.</text:p>
            <text:p text:style-name="common-al">Betreft: het dempen en verbreden van sloten.</text:p>
            <text:p text:style-name="common-al">Locatie: Rypsterdyk, Marsum, gemeente Waadhoeke.</text:p>
            <text:p text:style-name="common-al">Kenmerk: 2026-FUMO-0123712.</text:p>
            <text:p text:style-name="common-al"/>
            <text:p text:style-name="common-al">Er staat nog geen bezwaar- of beroepsprocedure open.</text:p>
            <text:p text:style-name="common-al"/>
            <text:p text:style-name="last-al">Voor inlichtingen neemt u contact op met de FUMO, e-mail VSA@fumo.nl of telefoon 0566-75 03 00. Bezoekadres: J.W. de Visserwei 10, 9001 ZE Grou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353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3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3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Vlak</meta:user-defined>
    <meta:user-defined meta:name="DC.title">Gemeente Waadhoeke Aanvraag vergunning Omgevingswet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531</meta:user-defined>
    <meta:user-defined meta:name="OVERHEIDop.PrbID/DC.identifier">prb-2026-13531</meta:user-defined>
    <meta:user-defined meta:name="OVERHEIDop.versieInformatie"/>
  </office:meta>
</office:document-meta>
</file>