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Bedrijvenpark Noord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wijzigen van omgevingsvergunning Flora en Fauna bij Bedrijvenpark Noord Wehl.</text:p>
            <text:p text:style-name="common-al">Provincie Gelderland heeft op 04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26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Buurt</meta:user-defined>
    <meta:user-defined meta:name="DC.title">Provincie Gelderland aanvraag Omgevingsvergunning Bedrijvenpark Noord Wehl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0</meta:user-defined>
    <meta:user-defined meta:name="OVERHEIDop.PrbID/DC.identifier">prb-2026-13530</meta:user-defined>
    <meta:user-defined meta:name="OVERHEIDop.versieInformatie"/>
  </office:meta>
</office:document-meta>
</file>