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goedkeuring Faunabeheerplan wildsoorten Zuid-Holland 2026-2032 door gedeputeerde staten van Zuid-Holland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uid-Holland maken bekend dat het Faunabeheerplan wildsoorten Zuid-Holland 2026-2032, zoals vastgesteld door het bestuur van de Faunabeheereenheid Zuid-Holland, op grond van artikel 8.1, tweede lid, van de Omgevingswet is goedgekeurd tot en met 14 augustus 2032.</text:p>
            <text:p text:style-name="common-al">Het goedkeuringsbesluit is op 5 augustus 2026 verzonden aan de Faunabeheereenheid Zuid-Holland. Het goedgekeurde plan wordt op grond van artikel 6.3, tweede lid, van het Omgevingsbesluit openbaar gemaakt door de Faunabeheereenheid Zuid-Holland. Het goedgekeurde plan is in te zien via de volgende link: <text:a xlink:href="https://www.fbezh.nl/haas/" xlink:type="simple"><text:span text:style-name="nadrukondlijn">https://www.fbezh.nl/haas/</text:span></text:a> . </text:p>
            <text:p text:style-name="common-al">Dit goedkeuringsbesluit dient te worden beschouwd als een algemeen verbindend voorschrift en is op grond van artikel 8.3 van de Algemene wet bestuursrecht niet vatbaar voor bezwaar en beroep.</text:p>
            <text:p text:style-name="common-al">Terinzagelegging</text:p>
            <text:p text:style-name="common-al">Het goedkeuringsbesluit met bijbehorende stukken, ligt gedurende een periode van zes weken ter inzage. Gedurende de terinzagelegging van 7 augustus 2026 tot en met 17 september 2026 zijn de documenten in te zien bij de provincie Zuid-Holland, Zuid-Hollandplein 1, 2596 AW Den Haag.</text:p>
            <text:p text:style-name="last-al">Voor het maken van een afspraak kunt u contact opnemen, via 07044166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52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2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2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Participatie-Web-ZM/2.46/xml/MC-DRP-Participatie-Web-ZM.xml</meta:user-defined>
    <meta:user-defined meta:name="OVERHEID.Provincie/DC.creator">Zuid-Holland</meta:user-defined>
    <meta:user-defined meta:name="OVERHEID.Informatietype/DC.type">officiële publicatie</meta:user-defined>
    <meta:user-defined meta:name="OVERHEIDop.Rubriek/DC.type">participatie</meta:user-defined>
    <meta:user-defined meta:name="OVERHEID.Provincie/OVERHEID.authority">Zuid-Holland</meta:user-defined>
    <meta:user-defined meta:name="OVERHEID.Provincie/DCTERMS.publisher">Zuid-Holland</meta:user-defined>
    <meta:user-defined meta:name="OVERHEID.TaxonomieBeleidsagendaDecentraal/OVERHEID.category">Natuur en milieu | Organisatie en beleid</meta:user-defined>
    <dc:language>nl</dc:language>
    <meta:user-defined meta:name="OVERHEIDop.locatietype/OVERHEIDop.gebiedsmarkering">Provincie</meta:user-defined>
    <meta:user-defined meta:name="DC.title">Bekendmaking goedkeuring Faunabeheerplan wildsoorten Zuid-Holland 2026-2032 door gedeputeerde staten van Zuid-Holland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26</meta:user-defined>
    <meta:user-defined meta:name="OVERHEIDop.PrbID/DC.identifier">prb-2026-13526</meta:user-defined>
    <meta:user-defined meta:name="OVERHEIDop.versieInformatie"/>
  </office:meta>
</office:document-meta>
</file>