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- en fauna- activiteit locatie Laakweg e.o. te Oost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- en fauna-activiteit voor het renoveren en verduurzamen van woningen aan de Laakweg e.o. in Oosterbeek (complex 1523). 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3258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5-013258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52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Provincie Gelderland Omgevingswet flora- en fauna- activiteit locatie Laakweg e.o. te Oosterbeek</meta:user-defined>
    <meta:user-defined meta:name="OVERHEIDop.datumEindeReactietermijn">2026-09-18</meta:user-defined>
    <meta:user-defined meta:name="OVERHEIDop.TilID/OVERHEIDop.terinzageleggingOP">til-2026-31494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24</meta:user-defined>
    <meta:user-defined meta:name="OVERHEIDop.PrbID/DC.identifier">prb-2026-13524</meta:user-defined>
    <meta:user-defined meta:name="OVERHEIDop.versieInformatie"/>
  </office:meta>
</office:document-meta>
</file>