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dhoeke Bekendmaking Omgevingsvergunning Flora en Fauna activiteit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 renovatiewerkzaamheden aan diverse woningen in Menaldum (gewone dwergvleermuis). </text:p>
            <text:p text:style-name="common-al"/>
            <text:p text:style-name="common-al">Locatie: De Finne 44 en Sint Lambertusstrjitte 4, 7, 8, 12, 18, 19, 20, 22, 23, 26 en 28 te Menaldum. </text:p>
            <text:p text:style-name="common-al"/>
            <text:p text:style-name="common-al">Gedeputeerde Staten hebben een omgevingsvergunning verleend onder zaaknummer 303713. De omgevingsvergunning is geldig vanaf 1 oktober 2026 tot en met 31 december 2027. </text:p>
            <text:p text:style-name="common-al"/>
            <text:p text:style-name="common-al">Belanghebbenden kunnen binnen zes weken na de verzenddatum van dit besluit bezwaar maken bij Gedeputeerde Staten. De verzenddatum van het besluit is vrijdag 7 augustus 2026. </text:p>
            <text:p text:style-name="common-al"/>
            <text:p text:style-name="common-al">De omgevingsvergunning ligt ter inzage t/m 6 weken na publicatie in het:</text:p>
            <text:p text:style-name="common-al">- Provinsjehûs Leeuwarden, elke werkdag van 9.00 tot 16.00 uur (graag vooraf contact opnemen).</text:p>
            <text:p text:style-name="common-al"/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last-al">Bezwaarschriften moeten gestuurd worden aan: Gedeputeerde Staten, Postbus 20120, 8900 HM in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Waadhoeke Bekendmaking Omgevingsvergunning Flora en Fauna activiteit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19</meta:user-defined>
    <meta:user-defined meta:name="OVERHEIDop.PrbID/DC.identifier">prb-2026-13519</meta:user-defined>
    <meta:user-defined meta:name="OVERHEIDop.versieInformatie"/>
  </office:meta>
</office:document-meta>
</file>