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vergunning voor het verstoren en/of beschadigen of vernielen van verblijfplaatsen van een dier op de locatie Keizerserf 32 en 32a t/m c in Nijverd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4 april 2026 een aanvraag ontvangen voor een vergunning voor het verstoren en/of beschadigen of vernielen van verblijfplaatsen van een dier op de locatie Keizerserf 32 en 32a t/m c in Nijverdal. De aanvraag betreft de activiteit(en):</text:p>
            <text:list text:style-name="id1-3-2-1-1-2">
              <text:list-item text:style-override="id1-3-2-1-1-2-1">
                <text:number>•</text:number>
                <text:p text:style-name="al">flora- en fauna-activiteit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ecfe43d7-b357-4fc8-a91a-d2e42503ad9e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16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5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493</meta:user-defined>
    <meta:user-defined meta:name="DCTERMS.abstract">Betreft: Besluit op een aanvraag voor op locatie op de locatie Keizerserf 32 en 32a t/m c in Nijverdal</meta:user-defined>
    <dc:language>nl</dc:language>
    <meta:user-defined meta:name="OVERHEIDop.locatietype/OVERHEIDop.gebiedsmarkering">Vlak</meta:user-defined>
    <meta:user-defined meta:name="DC.title">Besluit op een aanvraag voor een vergunning voor het verstoren en/of beschadigen of vernielen van verblijfplaatsen van een dier op de locatie Keizerserf 32 en 32a t/m c in Nijverdal</meta:user-defined>
    <meta:user-defined meta:name="OVERHEIDop.datumEindeReactietermijn">2026-09-16</meta:user-defined>
    <meta:user-defined meta:name="OVERHEIDop.terinzageleggingBG">https://jeleefomgeving.nl/inzien/001900328/ecfe43d7-b357-4fc8-a91a-d2e42503ad9e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16</meta:user-defined>
    <meta:user-defined meta:name="OVERHEIDop.PrbID/DC.identifier">prb-2026-13516</meta:user-defined>
    <meta:user-defined meta:name="OVERHEIDop.versieInformatie"/>
  </office:meta>
</office:document-meta>
</file>