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innemen van een ligplaats en maken van werken langs de Heimanswetering, ter hoogte van de Zaagmolenweg te Alphen aan den Rijn (24348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tijdelijk innemen van een ligplaats in de Heimanswetering, ten behoeve van het uitvoeren van werkzaamheden en voor het maken van werken in/langs de Heimanswetering, ter hoogte van de Zaagmolenweg te Alphen aan den Rij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30-07-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0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0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135</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innemen van een ligplaats en maken van werken langs de Heimanswetering, ter hoogte van de Zaagmolenweg te Alphen aan den Rijn (243482)</meta:user-defined>
    <meta:user-defined meta:name="DCTERMS.W3CDTF/DCTERMS.available">2026-08-07</meta:user-defined>
    <meta:user-defined meta:name="DCTERMS.W3CDTF/OVERHEIDop.jaargang">2026</meta:user-defined>
    <meta:user-defined meta:name="OVERHEIDop.publicationIssue">13508</meta:user-defined>
    <meta:user-defined meta:name="OVERHEIDop.PrbID/DC.identifier">prb-2026-13508</meta:user-defined>
    <meta:user-defined meta:name="OVERHEIDop.versieInformatie"/>
  </office:meta>
</office:document-meta>
</file>