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gedeputeerde staten van Zuid-Holland van 14 juli 2026, PZH-2026-893849474 tot vaststelling van het subsidieplafond voor 2026 voor de Subsidieregeling cofinanciering EFRO 2022-2027 Zuid-Holland (Besluit subsidieplafond 2026 Subsidieregeling cofinanciering EFRO 2022-2027 Zuid-Holland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deputeerde staten van Zuid-Holland;</text:p>
            <text:p text:style-name="al"/>
            <text:p text:style-name="al">Gelet op de artikelen 4:25, eerste lid, en 4:26 van de Algemene wet bestuursrecht en artikel 1.4, eerste lid, van de Algemene subsidieverordening Zuid-Holland;</text:p>
            <text:p text:style-name="al"/>
            <text:p text:style-name="al">Besluiten vast te stellen het volgende besluit:</text:p>
            <text:p text:style-name="al"/>
            <text:p text:style-name="al">
            <text:span text:style-name="nadrukvet">Besluit verhogen subsidieplafond 2026 Subsidieregeling cofinanciering EFRO 2022-2027 Zuid-Holland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Hoogte subsidieplafond</text:p>
            <text:p text:style-name="al">Het subsidieplafond voor de Subsidieregeling cofinanciering EFRO 2022-2027 Zuid-Holland wordt verhoogd met € 1.800.000 en bedraagt daarmee € 10.800.000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Wijze van verdeling</text:p>
            <text:p text:style-name="al">Het subsidieplafond wordt verdeeld op basis van kwalitatieve criteria als bedoeld in artikel 10 van de Subsidieregeling cofinanciering EFRO 2022-2027 Zuid-Holland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Inwerkingtreding en werkingsduur</text:p>
            <text:p text:style-name="al">Dit besluit treedt in werking met ingang van de dag na de datum van uitgifte van het provinciaal blad waarin dit besluit wordt geplaatst en vervalt met ingang van 1 juli 2027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Citeertitel</text:p>
            <text:p text:style-name="al">Dit besluit wordt aangehaald als: Besluit verhogen subsidieplafond 2026 Subsidieregeling cofinanciering EFRO 2022-2027 Zuid-Holland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Den Haag, 14 juli 2026</text:span></text:p>
          </text:section>
          <text:section text:name="ondertekening_id1-3-2-3-2">
            <text:p><text:span text:style-name="functie"/></text:p>
            <text:p><text:span text:style-name="functie">Gedeputeerde staten van Zuid-Holland,</text:span></text:p>
          </text:section>
          <text:section text:name="ondertekening_id1-3-2-3-3">
            <text:p><text:span text:style-name="functie"/></text:p>
            <text:p><text:span text:style-name="functie">drs. M.J.A. van Bijnen MBA, secretaris</text:span></text:p>
          </text:section>
          <text:section text:name="ondertekening_id1-3-2-3-4">
            <text:p><text:span text:style-name="functie"/></text:p>
            <text:p><text:span text:style-name="functie">mr. A.W. Kolff, voorzit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5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Provincie/DC.creator">Zuid-Holland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Provincie/OVERHEID.authority">Zuid-Holland</meta:user-defined>
    <meta:user-defined meta:name="OVERHEID.Provincie/DCTERMS.publisher">Zuid-Holland</meta:user-defined>
    <meta:user-defined meta:name="OVERHEID.TaxonomieBeleidsagendaDecentraal/OVERHEID.category">Financiën | Organisatie en beleid</meta:user-defined>
    <meta:user-defined meta:name="DC.source">artikel 1.4, eerste lid, van de Algemene subsidieverordening Zuid-Holland]|[https://lokaleregelgeving.overheid.nl/CVDR726353/1#artikel_1.4</meta:user-defined>
    <meta:user-defined meta:name="DC.source">artikel 4:25, eerste lid van de Algemene wet bestuursrecht]|[https://wetten.overheid.nl/BWBR0005537/2026-08-01/0#Hoofdstuk4_Titeldeel4.2_Afdeling4.2.2_Artikel4:25</meta:user-defined>
    <meta:user-defined meta:name="DC.source">artikel 4:26 van de Algemene wet bestuursrecht]|[https://wetten.overheid.nl/BWBR0005537/2026-08-01/0#Hoofdstuk4_Titeldeel4.2_Afdeling4.2.2_Artikel4:26</meta:user-defined>
    <meta:user-defined meta:name="OVERHEIDop.referentienummer">PZH-2026-893849474 </meta:user-defined>
    <meta:user-defined meta:name="DCTERMS.alternative">Besluit verhogen subsidieplafond 2026 Subsidieregeling cofinanciering EFRO 2022-2027 Zuid-Holland</meta:user-defined>
    <dc:language>nl</dc:language>
    <meta:user-defined meta:name="OVERHEIDop.locatietype/OVERHEIDop.gebiedsmarkering">Provincie</meta:user-defined>
    <meta:user-defined meta:name="DC.title">Besluit van gedeputeerde staten van Zuid-Holland van 14 juli 2026, PZH-2026-893849474 tot vaststelling van het subsidieplafond voor 2026 voor de Subsidieregeling cofinanciering EFRO 2022-2027 Zuid-Holland (Besluit subsidieplafond 2026 Subsidieregeling cofinanciering EFRO 2022-2027 Zuid-Holland)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505</meta:user-defined>
    <meta:user-defined meta:name="OVERHEIDop.betreftRegeling">CVDR765431_1</meta:user-defined>
    <meta:user-defined meta:name="xs:date/OVERHEIDop.startdatum">2026-08-12</meta:user-defined>
    <meta:user-defined meta:name="xs:date/OVERHEIDop.einddatum">2027-07-01</meta:user-defined>
    <meta:user-defined meta:name="OVERHEIDop.PrbID/DC.identifier">prb-2026-13505</meta:user-defined>
    <meta:user-defined meta:name="OVERHEIDop.versieInformatie"/>
  </office:meta>
</office:document-meta>
</file>