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Gemeente Dijk en Waard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20 juli 2026 een aanvraag voor een omgevingsvergunning ontvangen. Het gaat over versnellen en vereenvoudigen van werkzaamheden aan gebouwen, zonder afbreuk te doen aan de bescherming van populaties van beschermde gebouw bewonende vogel- en vleermuissoorten gelegen in Gemeente Dijk en Waard. De aanvraag is geregistreerd onder het kenmerk OMG-087391/Z26-0826506.</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7391/Z26-0826506)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50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0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0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391/Z26-0826506 SMP Gemeente Dijk en Waard </meta:user-defined>
    <dc:language>nl</dc:language>
    <meta:user-defined meta:name="OVERHEIDop.locatietype/OVERHEIDop.gebiedsmarkering">Vlak</meta:user-defined>
    <meta:user-defined meta:name="DC.title">Ontvangst aanvraag omgevingsvergunning Gemeente Dijk en Waard (flora- en fauna)</meta:user-defined>
    <meta:user-defined meta:name="DCTERMS.W3CDTF/DCTERMS.available">2026-08-07</meta:user-defined>
    <meta:user-defined meta:name="DCTERMS.W3CDTF/OVERHEIDop.jaargang">2026</meta:user-defined>
    <meta:user-defined meta:name="OVERHEIDop.publicationIssue">13502</meta:user-defined>
    <meta:user-defined meta:name="OVERHEIDop.PrbID/DC.identifier">prb-2026-13502</meta:user-defined>
    <meta:user-defined meta:name="OVERHEIDop.versieInformatie"/>
  </office:meta>
</office:document-meta>
</file>