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wijderen gasleiding langs de provinciale weg N271, Venlo -  Nijmegen, van kilometrering 80.9 tot kilometrering 81.0, aan de rechterzijde van de weg, in de omgeving van Rijksstraatweg 29, 5943AA Lom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maken bekend dat zij de volgende aanvraag voor een omgevingsvergunning hebben ontvangen.</text:p>
            <text:p text:style-name="common-al">Locatie: langs de provinciale weg N271, Venlo - Nijmegen, van kilometrering 80.9 tot kilometrering 81.0, aan de rechterzijde van de weg, in de omgeving van Rijksstraatweg 29, 5943AA Lomm</text:p>
            <text:p text:style-name="common-al">Aangevraagde activiteit(en): activiteit in het beperkingengebied provinciale wegen</text:p>
            <text:p text:style-name="common-al">Betreft: Verwijderen gasleiding N271 80.9 - 81.0 Enexis</text:p>
            <text:p text:style-name="common-al">Aanvraagdatum: 13 mei 2026</text:p>
            <text:p text:style-name="common-al">Zaaknummer: Z2026-00001087</text:p>
            <text:p text:style-name="common-al"/>
            <text:p text:style-name="common-al">In dit stadium is het niet mogelijk uw mening te geven over de aanvraag.</text:p>
            <text:p text:style-name="common-al"/>
            <text:p text:style-name="common-al">
            <text:span text:style-name="nadrukvet">Inlichtingen</text:span>
          </text:p>
            <text:p text:style-name="last-al">Heeft u een vraag naar aanleiding van deze kennisgeving neem dan contact op met het cluster Wegbeheer, team Vergunningen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498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98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0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rwijderen gasleiding langs de provinciale weg N271, Venlo -  Nijmegen, van kilometrering 80.9 tot kilometrering 81.0, aan de rechterzijde van de weg, in de omgeving van Rijksstraatweg 29, 5943AA Lomm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98</meta:user-defined>
    <meta:user-defined meta:name="OVERHEIDop.PrbID/DC.identifier">prb-2026-13498</meta:user-defined>
    <meta:user-defined meta:name="OVERHEIDop.versieInformatie"/>
  </office:meta>
</office:document-meta>
</file>