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Franse Kampweg te Bussum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6 juli 2026 een aanvraag voor een omgevingsvergunning ontvangen. Het gaat over sloop van een bedrijventerrein en realisatie van nieuwbouw gelegen aan Franse Kampweg te Bussum. De aanvraag is geregistreerd onder het kenmerk OMG-087231/Z26-0826339.</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231/Z26-0826339)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9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231/Z26-0826339 Franse Kampweg Bussum </meta:user-defined>
    <dc:language>nl</dc:language>
    <meta:user-defined meta:name="OVERHEIDop.locatietype/OVERHEIDop.gebiedsmarkering">Vlak</meta:user-defined>
    <meta:user-defined meta:name="DC.title">Ontvangst aanvraag omgevingsvergunning Franse Kampweg te Bussum (flora- en fauna)</meta:user-defined>
    <meta:user-defined meta:name="DCTERMS.W3CDTF/DCTERMS.available">2026-08-07</meta:user-defined>
    <meta:user-defined meta:name="DCTERMS.W3CDTF/OVERHEIDop.jaargang">2026</meta:user-defined>
    <meta:user-defined meta:name="OVERHEIDop.publicationIssue">13493</meta:user-defined>
    <meta:user-defined meta:name="OVERHEIDop.PrbID/DC.identifier">prb-2026-13493</meta:user-defined>
    <meta:user-defined meta:name="OVERHEIDop.versieInformatie"/>
  </office:meta>
</office:document-meta>
</file>