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Attero B.V. te Wijster inzake het vervangen van indikkers bij waterzuivering Wijst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 juli 2026 is bij de provincie Drenthe een aanvraag binnengekomen in het kader van de Omgevingswet van Attero B.V., Vamweg 7 te Wijster. De aanvraag betreft het vervangen van indikkers bij waterzuivering Wijster. </text:p>
            <text:p text:style-name="common-al"/>
            <text:p text:style-name="last-al">Op grond van artikel 16.64, tweede lid, van de Omgevingswet verlengen wij de beslistermijn met een termijn van zes wek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4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omgevingsvergunning van Attero B.V. te Wijster inzake het vervangen van indikkers bij waterzuivering Wijs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92</meta:user-defined>
    <meta:user-defined meta:name="OVERHEIDop.PrbID/DC.identifier">prb-2026-13492</meta:user-defined>
    <meta:user-defined meta:name="OVERHEIDop.versieInformatie"/>
  </office:meta>
</office:document-meta>
</file>