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N735, provinciale weg Oldenzaal - Lutte, tussen hectometerpunten 2.200 en 4.200, vanwege werkzaamheden aan vier spoorwegovergan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4 augustus 2026 een verzoek tot het behandelen van een aanvraag voor een beschikking hebben ontvangen waarbij de reguliere voorbereidingsprocedure van toepassing is. De aanvraag gaat over het plaatsen van omleidingsborden op de N735, provinciale weg Oldenzaal - Lutte, tussen hectometerpunten 2.200 en 4.200, vanwege werkzaamheden aan vier spoorwegovergangen.</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48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526</meta:user-defined>
    <meta:user-defined meta:name="DCTERMS.abstract">Aanvraag voor een vergunning voor het plaatsen van omleidingsborden op de N735, provinciale weg Oldenzaal - Lutte, tussen hectometerpunten 2.200 en 4.200, vanwege werkzaamheden aan vier spoorwegovergangen.</meta:user-defined>
    <dc:language>nl</dc:language>
    <meta:user-defined meta:name="OVERHEIDop.locatietype/OVERHEIDop.gebiedsmarkering">Vlak</meta:user-defined>
    <meta:user-defined meta:name="DC.title">Aanvraag voor een vergunning voor het plaatsen van omleidingsborden op de N735, provinciale weg Oldenzaal - Lutte, tussen hectometerpunten 2.200 en 4.200, vanwege werkzaamheden aan vier spoorwegovergangen</meta:user-defined>
    <meta:user-defined meta:name="DCTERMS.W3CDTF/DCTERMS.available">2026-08-07</meta:user-defined>
    <meta:user-defined meta:name="DCTERMS.W3CDTF/OVERHEIDop.jaargang">2026</meta:user-defined>
    <meta:user-defined meta:name="OVERHEIDop.publicationIssue">13485</meta:user-defined>
    <meta:user-defined meta:name="OVERHEIDop.PrbID/DC.identifier">prb-2026-13485</meta:user-defined>
    <meta:user-defined meta:name="OVERHEIDop.versieInformatie"/>
  </office:meta>
</office:document-meta>
</file>