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genomen reparatiebesluit verleende omgevingsvergunning Koegorsstraat 12 in Sluisk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hebben eerder op 7 april 2026, gepubliceerd in het Provinciaal blad op 8 april 2026, een omgevingsvergunning verleend aan Loon- en grondverzetbedrijf Harthoorn Verhulst B.V. voor het wijzigen van de activiteiten aan de Koegorsstraat 12 en Industrieweg ongenummerd in Sluiskil.</text:p>
            <text:p text:style-name="common-al">Wij zijn voornemens een aangepast besluit te nemen. Het betreft een reparatiebesluit met inachtneming van artikel 6:19 van de Algemene wet bestuursrecht. Als het reparatiebesluit daadwerkelijk is genomen, volgt een nieuwe kennisgeving.</text:p>
            <text:p text:style-name="common-al">Voor een mondelinge toelichting kunt u contact opnemen met RUD Zeeland via <text:a xlink:href="mailto:frontoffice@rud-zeeland.nl" xlink:type="simple">frontoffice@rud-zeeland.nl</text:a> of via tel. 085-08783331. </text:p>
            <text:p text:style-name="last-al">De (aangepaste) omgevingsvergunning is geregistreerd onder Z2023-00009076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4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3-00009076</meta:user-defined>
    <meta:user-defined meta:name="DCTERMS.abstract">Voorgenomen reparatiebesluit verleende omgevingsvergunning Koegorsstraat 12 in Sluiskil.</meta:user-defined>
    <dc:language>nl</dc:language>
    <meta:user-defined meta:name="OVERHEIDop.locatietype/OVERHEIDop.gebiedsmarkering">Vlak</meta:user-defined>
    <meta:user-defined meta:name="DC.title">Voorgenomen reparatiebesluit verleende omgevingsvergunning Koegorsstraat 12 in Sluiskil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477</meta:user-defined>
    <meta:user-defined meta:name="OVERHEIDop.PrbID/DC.identifier">prb-2026-13477</meta:user-defined>
    <meta:user-defined meta:name="OVERHEIDop.versieInformatie"/>
  </office:meta>
</office:document-meta>
</file>