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743, provinciale weg Almelo - Hengelo tussen hectometerpunten 55.380 - 53.655, vanwege werkzaamheden aan twee spoorwegoverga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4 augustus 2026 een verzoek tot het behandelen van een aanvraag voor een beschikking hebben ontvangen waarbij de reguliere voorbereidingsprocedure van toepassing is. De aanvraag gaat over het plaatsen van omleidingsborden op de N743, provinciale weg Almelo - Hengelo tussen hectometerpunten 55.380 - 53.655, vanwege werkzaamheden aan twee spoorwegovergangen.</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4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522</meta:user-defined>
    <meta:user-defined meta:name="DCTERMS.abstract">Aanvraag voor een vergunning voor het plaatsen van omleidingsborden op de N743, provinciale weg Almelo - Hengelo tussen hectometerpunten 55.380 - 53.655, vanwege werkzaamheden aan twee spoorwegovergangen.</meta:user-defined>
    <dc:language>nl</dc:language>
    <meta:user-defined meta:name="OVERHEIDop.locatietype/OVERHEIDop.gebiedsmarkering">Vlak</meta:user-defined>
    <meta:user-defined meta:name="DC.title">Aanvraag voor een vergunning voor het plaatsen van omleidingsborden op de N743, provinciale weg Almelo - Hengelo tussen hectometerpunten 55.380 - 53.655, vanwege werkzaamheden aan twee spoorwegovergangen</meta:user-defined>
    <meta:user-defined meta:name="DCTERMS.W3CDTF/DCTERMS.available">2026-08-07</meta:user-defined>
    <meta:user-defined meta:name="DCTERMS.W3CDTF/OVERHEIDop.jaargang">2026</meta:user-defined>
    <meta:user-defined meta:name="OVERHEIDop.publicationIssue">13474</meta:user-defined>
    <meta:user-defined meta:name="OVERHEIDop.PrbID/DC.identifier">prb-2026-13474</meta:user-defined>
    <meta:user-defined meta:name="OVERHEIDop.versieInformatie"/>
  </office:meta>
</office:document-meta>
</file>