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39, tussen km 2,4 en 2,7 in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tijdelijke verkeersmaatregelen N339 tussen km 2,4 en 2,7 t.b.v. werkzaamheden aan KPN mas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10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10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7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339, tussen km 2,4 en 2,7 in Epse</meta:user-defined>
    <meta:user-defined meta:name="OVERHEIDop.datumEindeReactietermijn">2026-09-18</meta:user-defined>
    <meta:user-defined meta:name="OVERHEIDop.TilID/OVERHEIDop.terinzageleggingOP">til-2026-31418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72</meta:user-defined>
    <meta:user-defined meta:name="OVERHEIDop.PrbID/DC.identifier">prb-2026-13472</meta:user-defined>
    <meta:user-defined meta:name="OVERHEIDop.versieInformatie"/>
  </office:meta>
</office:document-meta>
</file>