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Sloppenbrugge te Rijsenhout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20 juli 2026 een aanvraag voor een omgevingsvergunning ontvangen. Het gaat over verduurzamings-/renovatiewerkzaamheden gelegen aan Sloppenbrugge te Rijsenhout. De aanvraag is geregistreerd onder het kenmerk OMG-087427/Z26-0826543.</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7427/Z26-0826543)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46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6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6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7427</meta:user-defined>
    <dc:language>nl</dc:language>
    <meta:user-defined meta:name="OVERHEIDop.locatietype/OVERHEIDop.gebiedsmarkering">Vlak</meta:user-defined>
    <meta:user-defined meta:name="DC.title">Ontvangst aanvraag omgevingsvergunning Sloppenbrugge te Rijsenhout (flora- en fauna)</meta:user-defined>
    <meta:user-defined meta:name="DCTERMS.W3CDTF/DCTERMS.available">2026-08-06</meta:user-defined>
    <meta:user-defined meta:name="DCTERMS.W3CDTF/OVERHEIDop.jaargang">2026</meta:user-defined>
    <meta:user-defined meta:name="OVERHEIDop.publicationIssue">13464</meta:user-defined>
    <meta:user-defined meta:name="OVERHEIDop.PrbID/DC.identifier">prb-2026-13464</meta:user-defined>
    <meta:user-defined meta:name="OVERHEIDop.versieInformatie"/>
  </office:meta>
</office:document-meta>
</file>