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Koers 39-42 te Huizen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0 juli 2026 een aanvraag voor een omgevingsvergunning ontvangen. Het gaat over de uitbreiding van een bestaand onderwijsgebouw met de nieuwbouw van een extra onderwijsgebouw met KDV en gymzaal gelegen aan Koers 39-42 te Huizen. De aanvraag is geregistreerd onder het kenmerk OMG-087455/Z26-0826573.</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455/Z26-082657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455/Z26-0826573</meta:user-defined>
    <dc:language>nl</dc:language>
    <meta:user-defined meta:name="OVERHEIDop.locatietype/OVERHEIDop.gebiedsmarkering">Vlak</meta:user-defined>
    <meta:user-defined meta:name="DC.title">Ontvangst aanvraag omgevingsvergunning Koers 39-42 te Huizen (flora- en fauna)</meta:user-defined>
    <meta:user-defined meta:name="DCTERMS.W3CDTF/DCTERMS.available">2026-08-06</meta:user-defined>
    <meta:user-defined meta:name="DCTERMS.W3CDTF/OVERHEIDop.jaargang">2026</meta:user-defined>
    <meta:user-defined meta:name="OVERHEIDop.publicationIssue">13462</meta:user-defined>
    <meta:user-defined meta:name="OVERHEIDop.PrbID/DC.identifier">prb-2026-13462</meta:user-defined>
    <meta:user-defined meta:name="OVERHEIDop.versieInformatie"/>
  </office:meta>
</office:document-meta>
</file>