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Evides N.V. voor aanleg (water)leiding op de N675 Nieuwvlietseweg tussen km 10,3 en 10,2 in Nieuw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maken bekend dat zij de volgende aanvraag om een omgevingsvergunning hebben ontvangen:</text:p>
            <text:p text:style-name="common-al">Locatie: N675 Nieuwvlietseweg tussen km 10,3 en 10,2 te Nieuwvliet</text:p>
            <text:p text:style-name="common-al">Aangevraagde activiteit(en): activiteiten op en rond de provinciale weg</text:p>
            <text:p text:style-name="common-al">Betreft: 1003220089 PR005199-0001 Nieuwvlietseweg 31</text:p>
            <text:p text:style-name="common-al">Datum ontvangst: 22 juli 2026</text:p>
            <text:p text:style-name="common-al">Zaaknummer: 835678</text:p>
            <text:p text:style-name="common-al">DSO verzoeknummer : 2026072200906</text:p>
            <text:p text:style-name="common-al">Dit betreft de aanvraag om een Omgevingsvergunning. U kunt hier op dit moment nog geen bezwaar tegen maken. Het besluit op deze aanvraag wordt ook op deze website gepubliceerd. In dit besluit wordt vermeld of en hoe u bezwaar kunt maken. </text:p>
            <text:p text:style-name="tussenkopcur">Inlichtingen</text:p>
            <text:p text:style-name="last-al">Heeft u een vraag naar aanleiding van deze kennisgeving, of wilt u de aanvraag inzien, neem dan contact op met provincie zeeland via telefoonnummer 0118-6310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34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DCTERMS.abstract">Aanvraag omgevingsvergunning van Evides N.V. voor aanleg (water)leiding op de N675 Nieuwvlietseweg tussen km 10,3 en 10,2 in Nieuwvliet.</meta:user-defined>
    <dc:language>nl</dc:language>
    <meta:user-defined meta:name="OVERHEIDop.locatietype/OVERHEIDop.gebiedsmarkering">Lijn</meta:user-defined>
    <meta:user-defined meta:name="DC.title">Aanvraag omgevingsvergunning van Evides N.V. voor aanleg (water)leiding op de N675 Nieuwvlietseweg tussen km 10,3 en 10,2 in Nieuwvliet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461</meta:user-defined>
    <meta:user-defined meta:name="OVERHEIDop.PrbID/DC.identifier">prb-2026-13461</meta:user-defined>
    <meta:user-defined meta:name="OVERHEIDop.versieInformatie"/>
  </office:meta>
</office:document-meta>
</file>