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Evides Waterbedrijf voor aanleg 2 drinkwaterleidingen op de N286 Poortvlietsedijk tussen km 19,3 en km 19,6 in Scherp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de volgende aanvraag om een omgevingsvergunning hebben ontvangen:</text:p>
            <text:p text:style-name="common-al">Locatie: N286 Poortvlietsedijk tussen km 19,3 en km 19,6 te Scherpenisse</text:p>
            <text:p text:style-name="common-al">Aangevraagde activiteit(en): activiteiten op en rond de provinciale weg</text:p>
            <text:p text:style-name="common-al">Betreft: PR006903-0007 - Tholen opjager Scherpenisse - Provincie - wegen</text:p>
            <text:p text:style-name="common-al">Datum ontvangst: 22 juli 2026</text:p>
            <text:p text:style-name="common-al">Zaaknummer: 835439</text:p>
            <text:p text:style-name="common-al">DSO verzoeknummer : 2026072101339</text:p>
            <text:p text:style-name="common-al">Dit betreft de aanvraag om een Omgevingsvergunning. U kunt hier op dit moment nog geen bezwaar tegen maken. Het besluit op deze aanvraag wordt ook op deze website gepubliceerd. In dit besluit wordt vermeld of en hoe u bezwaar kunt maken. </text:p>
            <text:p text:style-name="tussenkopcur">Inlichtingen</text:p>
            <text:p text:style-name="last-al">Heeft u een vraag naar aanleiding van deze kennisgeving, of wilt u de aanvraag inzien, neem dan contact op met provincie zeeland via telefoonnummer 0118-6310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4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835439</meta:user-defined>
    <meta:user-defined meta:name="DCTERMS.abstract">Aanvraag omgevingsvergunning van Evides Waterbedrijf voor aanleg 2 drinkwaterleidingen op de N286 Poortvlietsedijk tussen km 19,3 en km 19,6 in Scherpenisse.</meta:user-defined>
    <dc:language>nl</dc:language>
    <meta:user-defined meta:name="OVERHEIDop.locatietype/OVERHEIDop.gebiedsmarkering">Lijn</meta:user-defined>
    <meta:user-defined meta:name="DC.title">Aanvraag omgevingsvergunning van Evides Waterbedrijf voor aanleg 2 drinkwaterleidingen op de N286 Poortvlietsedijk tussen km 19,3 en km 19,6 in Scherpenisse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459</meta:user-defined>
    <meta:user-defined meta:name="OVERHEIDop.PrbID/DC.identifier">prb-2026-13459</meta:user-defined>
    <meta:user-defined meta:name="OVERHEIDop.versieInformatie"/>
  </office:meta>
</office:document-meta>
</file>