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Glasdraad Zeeland IV B.V. voor aanleg glasvezelkabels op de N655 Heuvelsweg tussen km 0.0 en km 5,9 N653 tussen km 4,5 en km 5,0 en de N654 Lange Blokweg ter hoogte van km 1,1 allen in de gemeente Schouwen-Duivela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p text:style-name="common-al">Locatie: N655 Heuvelsweg tussen km 0.0 en km 5,9 N653 tussen km 4,5 en km 5,0 en de N654 Lange Blokweg ter hoogte van km 1,1 allen in de gemeente Schouwen-Duiveland</text:p>
            <text:p text:style-name="common-al">Aangevraagde activiteit(en): activiteiten op en rond de provinciale weg</text:p>
            <text:p text:style-name="common-al">Betreft: NWE-01 Provincie</text:p>
            <text:p text:style-name="common-al">Datum ontvangst: 20 juli 2026</text:p>
            <text:p text:style-name="common-al">Zaaknummer: 835168</text:p>
            <text:p text:style-name="common-al">DSO verzoeknummer : 2026072000675</text:p>
            <text:p text:style-name="common-al">Dit betreft de aanvraag om een Omgevingsvergunning. U kunt hier op dit moment nog geen bezwaar tegen maken. Het besluit op deze aanvraag wordt ook op deze website gepubliceerd. In dit besluit wordt vermeld of en hoe u bezwaar kunt maken. </text:p>
            <text:p text:style-name="tussenkopcur">Inlichtingen</text:p>
            <text:p text:style-name="last-al">Heeft u een vraag naar aanleiding van deze kennisgeving, of wilt u de aanvraag inzien, neem dan contact op met provincie zeeland via telefoonnummer 0118-6310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45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5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5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835168</meta:user-defined>
    <meta:user-defined meta:name="DCTERMS.abstract">Aanvraag omgevingsvergunning van Glasdraad Zeeland IV B.V. voor aanleg glasvezelkabels op de N655 Heuvelsweg tussen km 0.0 en km 5,9 N653 tussen km 4,5 en km 5,0 en de N654 Lange Blokweg ter hoogte van km 1,1 allen in de gemeente Schouwen-Duiveland.</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Aanvraag omgevingsvergunning van Glasdraad Zeeland IV B.V. voor aanleg glasvezelkabels op de N655 Heuvelsweg tussen km 0.0 en km 5,9 N653 tussen km 4,5 en km 5,0 en de N654 Lange Blokweg ter hoogte van km 1,1 allen in de gemeente Schouwen-Duiveland</meta:user-defined>
    <meta:user-defined meta:name="DCTERMS.W3CDTF/DCTERMS.available">2026-08-12</meta:user-defined>
    <meta:user-defined meta:name="DCTERMS.W3CDTF/OVERHEIDop.jaargang">2026</meta:user-defined>
    <meta:user-defined meta:name="OVERHEIDop.publicationIssue">13458</meta:user-defined>
    <meta:user-defined meta:name="OVERHEIDop.PrbID/DC.identifier">prb-2026-13458</meta:user-defined>
    <meta:user-defined meta:name="OVERHEIDop.versieInformatie"/>
  </office:meta>
</office:document-meta>
</file>