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raven lasgat t.b.v. aanleg telecom langs de provinciale weg N279, Horn - Helmond, van kilometrering 4.9 tot kilometrering 5.0, aan de rechterzijde van de weg, in de omgeving van Walk 11, 6093GS Heythuy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maken bekend dat zij de volgende aanvraag voor een omgevingsvergunning hebben ontvangen.</text:p>
            <text:p text:style-name="common-al">Locatie: langs de provinciale weg N279, Horn - Helmond, van kilometrering 4.9 tot kilometrering 5.0, aan de rechterzijde van de weg, in de omgeving van Walk 11, 6093GS Heythuysen</text:p>
            <text:p text:style-name="common-al">Aangevraagde activiteit(en): activiteit in het beperkingengebied provinciale wegen</text:p>
            <text:p text:style-name="common-al">Betreft: Graven lasgat t.b.v. aanleg telecom N279 4.9 - 5.0 Hanab io KPN</text:p>
            <text:p text:style-name="common-al">Aanvraagdatum: 15 juni 2026</text:p>
            <text:p text:style-name="common-al">Zaaknummer: Z2026-00001337</text:p>
            <text:p text:style-name="common-al"/>
            <text:p text:style-name="common-al">In dit stadium is het niet mogelijk uw mening te geven over de aanvraag.</text:p>
            <text:p text:style-name="common-al"/>
            <text:p text:style-name="common-al">
            <text:span text:style-name="nadrukvet">Inlichtingen</text:span>
          </text:p>
            <text:p text:style-name="last-al">Heeft u een vraag naar aanleiding van deze kennisgeving neem dan contact op met het cluster Wegbeheer, team Vergunningen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45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5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5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33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Aanvraag Omgevingsvergunning graven lasgat t.b.v. aanleg telecom langs de provinciale weg N279, Horn - Helmond, van kilometrering 4.9 tot kilometrering 5.0, aan de rechterzijde van de weg, in de omgeving van Walk 11, 6093GS Heythuys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13455</meta:user-defined>
    <meta:user-defined meta:name="OVERHEIDop.PrbID/DC.identifier">prb-2026-13455</meta:user-defined>
    <meta:user-defined meta:name="OVERHEIDop.versieInformatie"/>
  </office:meta>
</office:document-meta>
</file>