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3 mengtanks aan de Lindtsedijk 8 te Zwijndrecht</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29 juli 2026 een aanvraag voor een omgevingsvergunning ontvangen voor Sime Darby Guthrie International Zwijndrecht Refinery B.V. aan de Lindtsedijk 8, 3336 LE te Zwijndrecht. De aanvraag betreft voor het plaatsen van 3 mengtanks.</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488252 en/of het verzoeknummer: 202607290089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88252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plaatsen van 3 mengtanks aan de Lindtsedijk 8 te Zwijndrecht</meta:user-defined>
    <meta:user-defined meta:name="DCTERMS.W3CDTF/DCTERMS.available">2026-08-06</meta:user-defined>
    <meta:user-defined meta:name="DCTERMS.W3CDTF/OVERHEIDop.jaargang">2026</meta:user-defined>
    <meta:user-defined meta:name="OVERHEIDop.publicationIssue">13442</meta:user-defined>
    <meta:user-defined meta:name="OVERHEIDop.PrbID/DC.identifier">prb-2026-13442</meta:user-defined>
    <meta:user-defined meta:name="OVERHEIDop.versieInformatie"/>
  </office:meta>
</office:document-meta>
</file>