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herstelbesluit naar aanleiding van uitspraak in beroep aan de Moezelweg 75 te Rotterdam Europoort </text:p>
      <text:section text:name="zakelijke-mededeling_id1-3-2" text:style-name="zakelijke-mededeling">
        <text:section text:name="zakelijke-mededeling-tekst_id1-3-2-1" text:style-name="zakelijke-mededeling-tekst">
          <text:section text:name="tekst_id1-3-2-1-1" text:style-name="tekst">
            <text:p text:style-name="tussenkopcur">Uitgebreide voorbereidingsprocedure Omgevingswet</text:p>
            <text:p text:style-name="tussenkopcur">Onderwerp</text:p>
            <text:p text:style-name="common-al">Gedeputeerde Staten van Zuid-Holland hebben de omgevingsvergunning verleend op 15 juni 2007, </text:p>
            <text:p text:style-name="common-al">met kenmerk 265800_20228275, voor de locatie Vopak Terminal Europoort B.V. gelegen aan de Moezelweg 75, </text:p>
            <text:p text:style-name="common-al">3198 LS te Rotterdam Europoort, welke nadien meerdere keren is gewijzigd. Een van deze wijzigingen betreft het besluit van 8 december 2023, met kenmerk 2160619_5439233 inzake het wijzigen van voorschriften. Aanleiding hiervoor is de uitspraak in beroep van Rechtbank Den Haag van 25 maart 2025.</text:p>
            <text:p text:style-name="common-al"/>
            <text:p text:style-name="common-al">Het betreft een bedrijf voor opslag van vloeistoffen in atmosferische tanks en vaten.</text:p>
            <text:p text:style-name="common-al"/>
            <text:p text:style-name="common-al">Op grond van de uitspraak in beroep van Rechtbank den Haag van 25 maart 2025, kenmerk SGR 21/4020 wordt een redelijke overgangstermijn opgenomen in de voorschriften 1.9.7.h, 1.9.24.h en 1.9.28.h door deze voorschriften in te trekken en te vervangen door 1.9.7.H, 1.9.24.H en 1.9.28.H. Voor de tussenliggende periode wordt een voorschrift aan de vergunning verbonden die ziet op een passende voorbereiding op een eventuele brand in een tank van het </text:p>
            <text:p text:style-name="common-al">PGS 29 -type 3 of 4 die nog is voorzien van een foamdam uitgevoerd in aluminium.</text:p>
            <text:p text:style-name="common-al"/>
            <text:p text:style-name="common-al">Gedeputeerde Staten van Zuid-Holland hebben besloten de vergunningvoorschriften 1.9.7.h, 1.9.24.h en 1.9.28.h van de omgevingsvergunning van 8 december 2023, met kenmerk 2160619_5439233, in te trekken voor zover deze niet door de rechtbank zijn vernietigd in bovengenoemde procedure en te vervangen door de in dit besluit opgenomen voorschriften 1.9.7.H, 1.9.24.H en 1.9.28.H. Tevens hebben we besloten, gelet op artikel 5.40, eerste lid onder a van de Omgevingswet, juncto de artikelen 8.97, eerste lid en 8.9, eerste lid, onder d. en g. en 8.10, tweede lid van het Besluit kwaliteit leefomgeving en gelet op de overwegingen opgenomen in dit besluit:</text:p>
            <text:p text:style-name="common-al">Vergunningvoorschrift 1.9.7.1 toe te voegen aan de omgevingsvergunning van 15 juni 2007 met kenmerk 265800_20228275.</text:p>
            <text:p text:style-name="common-al"/>
            <text:p text:style-name="common-al">Naar aanleiding van ingekomen zienswijzen is de tekst van de beschikking gewijzigd ten opzichte van de ontwerpbeschikking.</text:p>
            <text:p text:style-name="common-al"/>
            <text:p text:style-name="tussenkopcur">Inzage</text:p>
            <text:p text:style-name="common-al">U kunt de beschikking en overige van belang zijnde stukken 6 augustus 2026 tot en met 17 september 2026 op de volgende plaatsen inzien:</text:p>
            <text:p text:style-name="common-al">- Bibliotheek Rotterdam, Hoogstraat 110 te Rotterdam, uitsluitend alleen op afspraak via e-mailadres <text:a xlink:href="file:///C:/Users/AIS/Downloads/dcmr_haaglanden@bibliotheek.rotterdam.nl" xlink:type="simple">dcmr_haaglanden@bibliotheek.rotterdam.nl</text:a> (graag onder vermelding van zaaknummer en bedrijfsnaam);</text:p>
            <text:p text:style-name="common-al">- de gemeente Maassluis, Koningshoek 93050 te Maassluis, na telefonische afspraak;</text:p>
            <text:p text:style-name="common-al">- de gemeente Voorne aan Zee, Oostzanddijk 26 te Hellevoetsluis, na telefonische afspraak;</text:p>
            <text:p text:style-name="common-al">- de DCMR Milieudienst Rijnmond, Parallelweg 1 te Schiedam.</text:p>
            <text:p text:style-name="common-al"/>
            <text:p text:style-name="tussenkopcur">Beroep</text:p>
            <text:p text:style-name="common-al">Tot en met 17 september 2026 kunt u in beroep gaan, dit kan bij de Rechtbank Den Haag, Sectie bestuursrechtspraak, Postbus 20302, 2500 EH Den Haag. Het beroep kan worden ingesteld door:</text:p>
            <text:p text:style-name="common-al">- een ieder die zienswijzen heeft ingebracht tegen de ontwerpbeschikking;</text:p>
            <text:p text:style-name="common-al">- de adviseurs die advies hebben uitgebracht over het ontwerp van de beschikking;</text:p>
            <text:p text:style-name="common-al">- een ieder die bezwaar heeft tegen de wijzigingen in de beschikking ten opzichte van de ontwerpbeschikking;</text:p>
            <text:p text:style-name="common-al">- alle belanghebbenden.</text:p>
            <text:p text:style-name="common-al"/>
            <text:p text:style-name="common-al">Alleen zij die een beroep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3946433.</text:p>
            <text:p text:style-name="common-al"/>
            <text:p text:style-name="common-al">U kunt de stukken ook digitaal inzien met betrekking tot deze procedure door op onderstaande link te klikken:</text:p>
            <text:p text:style-name="common-al">
            <text:a xlink:href="https://loket.dcmr.nl/mozard/!suite92.scherm1007?mObj=10212229" xlink:type="simple">https://loket.dcmr.nl/mozard/!suite92.scherm1007?mObj=10212229</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43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3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3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3946433</meta:user-defined>
    <meta:user-defined meta:name="DCTERMS.abstract">Naar aanleiding van ingekomen zienswijzen is de tekst van de beschikking gewijzigd ten opzichte van de ontwerpbeschikking.</meta:user-defined>
    <dc:language>nl</dc:language>
    <meta:user-defined meta:name="OVERHEIDop.locatietype/OVERHEIDop.gebiedsmarkering">Adres</meta:user-defined>
    <meta:user-defined meta:name="DC.title">Kennisgeving toestemming herstelbesluit naar aanleiding van uitspraak in beroep aan de Moezelweg 75 te Rotterdam Europoort</meta:user-defined>
    <meta:user-defined meta:name="OVERHEIDop.datumEindeReactietermijn">2026-09-17</meta:user-defined>
    <meta:user-defined meta:name="OVERHEIDop.terinzageleggingBG">https://loket.dcmr.nl/mozard/!suite92.scherm1007?mObj=10212229</meta:user-defined>
    <meta:user-defined meta:name="DCTERMS.W3CDTF/DCTERMS.available">2026-08-05</meta:user-defined>
    <meta:user-defined meta:name="DCTERMS.W3CDTF/OVERHEIDop.jaargang">2026</meta:user-defined>
    <meta:user-defined meta:name="OVERHEIDop.publicationIssue">13437</meta:user-defined>
    <meta:user-defined meta:name="OVERHEIDop.PrbID/DC.identifier">prb-2026-13437</meta:user-defined>
    <meta:user-defined meta:name="OVERHEIDop.versieInformatie"/>
  </office:meta>
</office:document-meta>
</file>