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Tracé Fikkersdries-Hoeke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omgevingsvergunning voor de aanleg een drinkwatertransportleiding en afvalwatertransportleiding namens Waterschap Vallei en Veluwe.</text:p>
            <text:p text:style-name="common-al">Provincie Gelderland heeft op 03-08-2026 een aanvraag voor een activiteit in beschermingsgebied grondwater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nadere informatie kunt u contact opnemen met het Provincieloket via telefoonnummer </text:p>
            <text:p text:style-name="common-al">026 359 99 99 onder vermelding van het zaaknummer 2026-011170.</text:p>
            <text:p text:style-name="last-al">| Gedeputeerde Staten van Gelderland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43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3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3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oonplaats</meta:user-defined>
    <meta:user-defined meta:name="DC.title">Provincie Gelderland aanvraag Omgevingsvergunning Tracé Fikkersdries-Hoekelum</meta:user-defined>
    <meta:user-defined meta:name="DCTERMS.W3CDTF/DCTERMS.available">2026-08-06</meta:user-defined>
    <meta:user-defined meta:name="DCTERMS.W3CDTF/OVERHEIDop.jaargang">2026</meta:user-defined>
    <meta:user-defined meta:name="OVERHEIDop.publicationIssue">13431</meta:user-defined>
    <meta:user-defined meta:name="OVERHEIDop.PrbID/DC.identifier">prb-2026-13431</meta:user-defined>
    <meta:user-defined meta:name="OVERHEIDop.versieInformatie"/>
  </office:meta>
</office:document-meta>
</file>