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Damakkerweg 10 Ott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anvraag Omgevingsvergunning Natura 2000 aan de Damakkerweg 10 te Otterlo.</text:p>
            <text:p text:style-name="common-al">Provincie Gelderland heeft op 31-07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22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Damakkerweg 10 Otter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30</meta:user-defined>
    <meta:user-defined meta:name="OVERHEIDop.PrbID/DC.identifier">prb-2026-13430</meta:user-defined>
    <meta:user-defined meta:name="OVERHEIDop.versieInformatie"/>
  </office:meta>
</office:document-meta>
</file>