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het intrekken van een bestaande natuurvergunning locatie Kanaaldijk 3, 4 en 4a Giet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2 juli 2025 van vergunninghouder een aanvraag ontvangen voor het intrekken van zijn bestaande natuurvergunning van 29 oktober 2009 (2009/0037752) op de Kanaaldijk 3, 4 en 4a te Giethoorn, met de daarbij behorende ontwikkelingsmogelijkheid op de locatie Kanaaldijk 4 en 4a te Giethoorn. De aanvraag betreft de activiteit(en):</text:p>
            <text:list text:style-name="id1-3-2-1-1-2">
              <text:list-item text:style-override="id1-3-2-1-1-2-1">
                <text:number>•</text:number>
                <text:p text:style-name="al">Natura 2000-activiteit</text:p>
              </text:list-item>
            </text:list>
            <text:p text:style-name="common-al">Gedeputeerde Staten hebben besloten dat het verzoek voor het intrekken van een vergunning wordt toegekend. Het besluit en de bijbehorende stukken zijn in te zien op jeleefomgeving.nl/inzien/001900328/b8dae168-ebd8-4abe-bb9e-fc3b33516a81.</text:p>
            <text:p text:style-name="common-al">De aanvraag, het besluit en de bijbehorende stukken liggen vanaf 7 augustus 2026 gedurende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</text:p>
            <text:p text:style-name="common-al">In het besluit kunt u lezen over de mogelijkheid voor het indienen van beroep. De termijn voor het indienen van beroep eindigt op 17 september 2026.</text:p>
            <text:p text:style-name="last-al">
            <text:span text:style-name="nadrukvet">Nadere inlichtingen</text:span>: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342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2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5-00005462</meta:user-defined>
    <meta:user-defined meta:name="DCTERMS.abstract">Betreft: Besluit op aanvraag op locatie Kanaaldijk 3, 4 en 4a Giethoor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een aanvraag voor het intrekken van een bestaande natuurvergunning locatie Kanaaldijk 3, 4 en 4a Giethoorn</meta:user-defined>
    <meta:user-defined meta:name="OVERHEIDop.datumEindeReactietermijn">2026-09-17</meta:user-defined>
    <meta:user-defined meta:name="OVERHEIDop.terinzageleggingBG">https://jeleefomgeving.nl/inzien/001900328/b8dae168-ebd8-4abe-bb9e-fc3b33516a81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29</meta:user-defined>
    <meta:user-defined meta:name="OVERHEIDop.PrbID/DC.identifier">prb-2026-13429</meta:user-defined>
    <meta:user-defined meta:name="OVERHEIDop.versieInformatie"/>
  </office:meta>
</office:document-meta>
</file>