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leggen van elektraleidingen en het maken van boringen hiervoor in de gemeente Haarlemmermeer op de provinciale weg N232 vanaf km 23.631 t/m km 26.248, ingekomen 3 augustus 2026, kenmerk ONH00305</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leggen van elektraleidingen en het maken van boringen hiervoor in de gemeente Haarlemmermeer op de provinciale weg N232 vanaf km 23.631 t/m km 26.248.</text:p>
            <text:p text:style-name="common-al">De aanvraag is geregistreerd onder kenmerk: ONH00305.</text:p>
            <text:p text:style-name="common-al"/>
            <text:p text:style-name="common-al">
            <text:span text:style-name="nadrukvet">Wanneer neemt provincie Noord-Holland een besluit over de aanvraag van de vergunning?</text:span>
          </text:p>
            <text:p text:style-name="common-al">Waarschijnlijk neemt provincie Noord-Holland voor 28 sept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41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1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1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leggen van elektraleidingen en het maken van boringen hiervoor in de gemeente Haarlemmermeer op de provinciale weg N232 vanaf km 23.631 t/m km 26.248, ingekomen 3 augustus 2026, kenmerk ONH00305</meta:user-defined>
    <meta:user-defined meta:name="DCTERMS.W3CDTF/DCTERMS.available">2026-08-06</meta:user-defined>
    <meta:user-defined meta:name="DCTERMS.W3CDTF/OVERHEIDop.jaargang">2026</meta:user-defined>
    <meta:user-defined meta:name="OVERHEIDop.publicationIssue">13418</meta:user-defined>
    <meta:user-defined meta:name="OVERHEIDop.PrbID/DC.identifier">prb-2026-13418</meta:user-defined>
    <meta:user-defined meta:name="OVERHEIDop.versieInformatie"/>
  </office:meta>
</office:document-meta>
</file>