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aanpassen retourslib gemaal rwzi Harderwijk met inDENSE® installatie op de locatie Lorentzstraat 5 te Harderwijk zaaknummer Z26AB.07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Gelderland heeft een aanvraag voor een omgevingsvergunning ontvangen.</text:p>
            <text:p text:style-name="common-al">
            <text:span text:style-name="nadrukvet">Aanvraagdatum:</text:span> 3 augustus 2026 </text:p>
            <text:p text:style-name="common-al">
            <text:span text:style-name="nadrukvet">DSO-kenmerk:</text:span> 2026080300269</text:p>
            <text:p text:style-name="common-al">
            <text:span text:style-name="nadrukvet">Bedrijf:</text:span> Waterschap Vallei en Veluwe | Rioolwaterzuiveringsinstallatie Harderwijk </text:p>
            <text:p text:style-name="common-al">
            <text:span text:style-name="nadrukvet">Voor:</text:span> het aanpassen retourslib gemaal rwzi Harderwijk met inDENSE® installatie </text:p>
            <text:p text:style-name="common-al">
            <text:span text:style-name="nadrukvet">Locatie:</text:span> Lorentzstraat 5 te Harderwijk </text:p>
            <text:p text:style-name="common-al">
            <text:span text:style-name="nadrukvet">Ons zaaknummer:</text:span> Z26AB.0717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717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1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1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1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aanpassen retourslib gemaal rwzi Harderwijk met inDENSE® installatie op de locatie Lorentzstraat 5 te Harderwijk zaaknummer Z26AB.0717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13</meta:user-defined>
    <meta:user-defined meta:name="OVERHEIDop.PrbID/DC.identifier">prb-2026-13413</meta:user-defined>
    <meta:user-defined meta:name="OVERHEIDop.versieInformatie"/>
  </office:meta>
</office:document-meta>
</file>