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een zonering aanpassen, stapelen flessen kooien tot 6 hoog, opslaan waterstof op de locatie Meikade 61 te Ederveen zaaknummer Z26AB.07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16 juli 2026 </text:p>
            <text:p text:style-name="common-al">
            <text:span text:style-name="nadrukvet">DSO-kenmerk:</text:span> 2026071600315</text:p>
            <text:p text:style-name="common-al">
            <text:span text:style-name="nadrukvet">Voor:</text:span> een zonering aanpassen, stapelen flessen kooien tot 6 hoog, opslaan waterstof </text:p>
            <text:p text:style-name="common-al">
            <text:span text:style-name="nadrukvet">Locatie:</text:span> Meikade 61 te Ederveen </text:p>
            <text:p text:style-name="common-al">
            <text:span text:style-name="nadrukvet">Ons zaaknummer:</text:span> Z26AB.0702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0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een zonering aanpassen, stapelen flessen kooien tot 6 hoog, opslaan waterstof op de locatie Meikade 61 te Ederveen zaaknummer Z26AB.0702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12</meta:user-defined>
    <meta:user-defined meta:name="OVERHEIDop.PrbID/DC.identifier">prb-2026-13412</meta:user-defined>
    <meta:user-defined meta:name="OVERHEIDop.versieInformatie"/>
  </office:meta>
</office:document-meta>
</file>