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rvangen van een waterleiding langs de N228 te Haastrecht (24377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en hebben van een waterleiding middels open ontgraving en asfaltzagen langs de provinciale weg N228, plaatselijk bekend als Provincialeweg, ter hoogte van km 4.010 (zuidoostzijde), te Haastrecht.</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3-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1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872</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vervangen van een waterleiding langs de N228 te Haastrecht (243773)</meta:user-defined>
    <meta:user-defined meta:name="DCTERMS.W3CDTF/DCTERMS.available">2026-08-05</meta:user-defined>
    <meta:user-defined meta:name="DCTERMS.W3CDTF/OVERHEIDop.jaargang">2026</meta:user-defined>
    <meta:user-defined meta:name="OVERHEIDop.publicationIssue">13410</meta:user-defined>
    <meta:user-defined meta:name="OVERHEIDop.PrbID/DC.identifier">prb-2026-13410</meta:user-defined>
    <meta:user-defined meta:name="OVERHEIDop.versieInformatie"/>
  </office:meta>
</office:document-meta>
</file>