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- en fauna-activiteit locatie Prinsenmaat te Steend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- en fauna-activiteit voor de waterspitsmuis in het kader van werkzaamheden ten behoeve van aanpassing van de waterhuishouding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147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5-011474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38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8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Punt</meta:user-defined>
    <meta:user-defined meta:name="DC.title">Provincie Gelderland Omgevingswet flora- en fauna-activiteit locatie Prinsenmaat te Steenderen</meta:user-defined>
    <meta:user-defined meta:name="OVERHEIDop.datumEindeReactietermijn">2026-09-17</meta:user-defined>
    <meta:user-defined meta:name="OVERHEIDop.TilID/OVERHEIDop.terinzageleggingOP">til-2026-31141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388</meta:user-defined>
    <meta:user-defined meta:name="OVERHEIDop.PrbID/DC.identifier">prb-2026-13388</meta:user-defined>
    <meta:user-defined meta:name="OVERHEIDop.versieInformatie"/>
  </office:meta>
</office:document-meta>
</file>