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afvalbeheer in een ippc-installatie (proefneming algemeen en mobiele puinbreker) op de locatie nabij Zuidgang 3 kadastraal perceel GLO00-F-941 te Groenlo zaaknummer Z26AB.07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provincie Gelderland heeft een aanvraag voor een omgevingsvergunning ontvangen.</text:p>
            <text:p text:style-name="common-al">
            <text:span text:style-name="nadrukvet">Aanvraagdatum:</text:span> 31 juli 2026 </text:p>
            <text:p text:style-name="common-al">
            <text:span text:style-name="nadrukvet">DSO-kenmerk:</text:span> 2026073100636</text:p>
            <text:p text:style-name="common-al">
            <text:span text:style-name="nadrukvet">Voor:</text:span> afvalbeheer in een ippc-installatie (proefneming algemeen en mobiele puinbreker) </text:p>
            <text:p text:style-name="common-al">
            <text:span text:style-name="nadrukvet">Locatie:</text:span> nabij Zuidgang 3 kadastraal perceel GLO00-F-941 te Groenlo </text:p>
            <text:p text:style-name="common-al">
            <text:span text:style-name="nadrukvet">Ons zaaknummer:</text:span> Z26AB.0713 </text:p>
            <text:p text:style-name="common-al"/>
            <text:p text:style-name="common-al">
            <text:span text:style-name="nadrukvet">Waarom publiceert de provinci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provincie. Noem het zaaknummer Z26AB.0713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38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afvalbeheer in een ippc-installatie (proefneming algemeen en mobiele puinbreker) op de locatie nabij Zuidgang 3 kadastraal perceel GLO00-F-941 te Groenlo zaaknummer Z26AB.0713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383</meta:user-defined>
    <meta:user-defined meta:name="OVERHEIDop.PrbID/DC.identifier">prb-2026-13383</meta:user-defined>
    <meta:user-defined meta:name="OVERHEIDop.versieInformatie"/>
  </office:meta>
</office:document-meta>
</file>