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wijderen van een bestaande uitweg en het maken en hebben van een nieuwe uitweg aan de provinciale weg N207, plaatselijk bekend als Henegouwerweg in de gemeente Waddinxveen (243673)</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verwijderen van een bestaande uitweg en het maken en hebben van een nieuwe uitweg aan de provinciale weg N207, plaatselijk bekend als Henegouwerweg in de gemeente Waddinxveen ter hoogte van km 25.950.</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01-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3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3739</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verwijderen van een bestaande uitweg en het maken en hebben van een nieuwe uitweg aan de provinciale weg N207, plaatselijk bekend als Henegouwerweg in de gemeente Waddinxveen (243673)</meta:user-defined>
    <meta:user-defined meta:name="DCTERMS.W3CDTF/DCTERMS.available">2026-08-05</meta:user-defined>
    <meta:user-defined meta:name="DCTERMS.W3CDTF/OVERHEIDop.jaargang">2026</meta:user-defined>
    <meta:user-defined meta:name="OVERHEIDop.publicationIssue">13368</meta:user-defined>
    <meta:user-defined meta:name="OVERHEIDop.PrbID/DC.identifier">prb-2026-13368</meta:user-defined>
    <meta:user-defined meta:name="OVERHEIDop.versieInformatie"/>
  </office:meta>
</office:document-meta>
</file>