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beschikking omgevingsvergunning, Adolf van Nassaustraat e.o. te 's-Gravenza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text:p>
            <text:list text:style-name="id1-3-2-1-1-3">
              <text:list-item text:style-override="id1-3-2-1-1-3-1">
                <text:number>1.</text:number>
                <text:p text:style-name="al">het opzettelijk vernielen of opzettelijk beschadigen van nesten, rustplaatsen of het opzettelijk wegnemen van nesten van de huismus;</text:p>
              </text:list-item>
              <text:list-item text:style-override="id1-3-2-1-1-3-2">
                <text:number>2.</text:number>
                <text:p text:style-name="al">het opzettelijk verstoren van de gewone dwergvleermuis;</text:p>
              </text:list-item>
              <text:list-item text:style-override="id1-3-2-1-1-3-3">
                <text:number>3.</text:number>
                <text:p text:style-name="al">het beschadigen of vernielen van de voortplantingsplaatsen of rustplaatsen van de gewone dwergvleermuis.</text:p>
              </text:list-item>
            </text:list>
            <text:p text:style-name="common-al">Dit in verband met het uitvoeren van dakrenovatiewerkzaamheden en isoleren van spouwmuren op locatie <text:span text:style-name="nadrukvet">Adolf van Nassaustraat 1-25, Oranje-Nassaustraat 2-26, Prins Willem-Alexander 16-42, Lodewijk van Nassaustraat 1-23, Prins Mauritsstraat 16-50 te 's-Gravenzande</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3 augustus 2026. Een belanghebbende kan tot en met 14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2797</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3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dakrenovatiewerkzaamheden en isoleren van spouwmuren met de aanwezigheid van beschermde diersoort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Kennisgeving beschikking omgevingsvergunning, Adolf van Nassaustraat e.o. te 's-Gravenzande</meta:user-defined>
    <meta:user-defined meta:name="DCTERMS.W3CDTF/DCTERMS.available">2026-08-05</meta:user-defined>
    <meta:user-defined meta:name="DCTERMS.W3CDTF/OVERHEIDop.jaargang">2026</meta:user-defined>
    <meta:user-defined meta:name="OVERHEIDop.publicationIssue">13366</meta:user-defined>
    <meta:user-defined meta:name="OVERHEIDop.PrbID/DC.identifier">prb-2026-13366</meta:user-defined>
    <meta:user-defined meta:name="OVERHEIDop.versieInformatie"/>
  </office:meta>
</office:document-meta>
</file>