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ontwikkelingskavels Oost 4.1 en 4.2 aan de Boerhaavelaan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text:span text:style-name="nadrukvet">wijzigen</text:span>. De beschikking betreft het wijzigen van de begindatum van de omgevingsvergunning naar 1 september 2026. Het betreft het opzettelijk verstoren, alsmede het beschadigen of vernielen van de voortplantingsplaatsen of rustplaatsen van de gewone dwergvleermuis i.v.m. het uitvoeren van bomenkap ten behoeve van woningbouw  op <text:span text:style-name="nadrukvet">ontwikkelingskavels Oost 4.1 en 4.2 aan de Boerhaavelaan te Zoetermeer</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3 augustus 2026. Een belanghebbende kan tot en met 14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841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36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6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6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bomenkap ten behoeve van woningbouw met de aanwezigheid van beschermde diersoorten</meta:user-defined>
    <dc:language>nl</dc:language>
    <meta:user-defined meta:name="OVERHEIDop.locatietype/OVERHEIDop.gebiedsmarkering">Vlak</meta:user-defined>
    <meta:user-defined meta:name="DC.title">Kennisgeving beschikking omgevingsvergunning, ontwikkelingskavels Oost 4.1 en 4.2 aan de Boerhaavelaan te Zoetermeer</meta:user-defined>
    <meta:user-defined meta:name="DCTERMS.W3CDTF/DCTERMS.available">2026-08-05</meta:user-defined>
    <meta:user-defined meta:name="DCTERMS.W3CDTF/OVERHEIDop.jaargang">2026</meta:user-defined>
    <meta:user-defined meta:name="OVERHEIDop.publicationIssue">13362</meta:user-defined>
    <meta:user-defined meta:name="OVERHEIDop.PrbID/DC.identifier">prb-2026-13362</meta:user-defined>
    <meta:user-defined meta:name="OVERHEIDop.versieInformatie"/>
  </office:meta>
</office:document-meta>
</file>