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plaatsen van omleidingsborden op de parallelweg van de N377, provinciale weg Hasselt - grens Drenthe, tussen hectometerpunten 11.725 en 12.434, vanwege de afsluiting van Den Hulst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3 juli 2026 een verzoek tot het behandelen van een aanvraag voor een beschikking hebben ontvangen waarbij de reguliere voorbereidingsprocedure van toepassing is. De aanvraag gaat over het plaatsen van omleidingsborden op de parallelweg van de N377, provinciale weg Hasselt - grens Drenthe, tussen hectometerpunten 11.725 en 12.434, vanwege de afsluiting van Den Hulst.</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35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5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5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246</meta:user-defined>
    <meta:user-defined meta:name="DCTERMS.abstract">Aanvraag voor een vergunning voor het plaatsen van omleidingsborden op de parallelweg van de N377, provinciale weg Hasselt - grens Drenthe, tussen hectometerpunten 11.725 en 12.434, vanwege de afsluiting van Den Hulst. </meta:user-defined>
    <dc:language>nl</dc:language>
    <meta:user-defined meta:name="OVERHEIDop.locatietype/OVERHEIDop.gebiedsmarkering">Vlak</meta:user-defined>
    <meta:user-defined meta:name="DC.title">Aanvraag voor een vergunning voor het plaatsen van omleidingsborden op de parallelweg van de N377, provinciale weg Hasselt - grens Drenthe, tussen hectometerpunten 11.725 en 12.434, vanwege de afsluiting van Den Hulst</meta:user-defined>
    <meta:user-defined meta:name="DCTERMS.W3CDTF/DCTERMS.available">2026-08-05</meta:user-defined>
    <meta:user-defined meta:name="DCTERMS.W3CDTF/OVERHEIDop.jaargang">2026</meta:user-defined>
    <meta:user-defined meta:name="OVERHEIDop.publicationIssue">13356</meta:user-defined>
    <meta:user-defined meta:name="OVERHEIDop.PrbID/DC.identifier">prb-2026-13356</meta:user-defined>
    <meta:user-defined meta:name="OVERHEIDop.versieInformatie"/>
  </office:meta>
</office:document-meta>
</file>