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Natura 2000 Arnhemsestraatweg 54 R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voor het slopen van de huidige bebouwing en het realiseren van seniorenverblijven aan de Arnhemsestraatweg 54 te Rheden.</text:p>
            <text:p text:style-name="common-al">Provincie Gelderland heeft op 28 jul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05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3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Natura 2000 Arnhemsestraatweg 54 Rhe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51</meta:user-defined>
    <meta:user-defined meta:name="OVERHEIDop.PrbID/DC.identifier">prb-2026-13351</meta:user-defined>
    <meta:user-defined meta:name="OVERHEIDop.versieInformatie"/>
  </office:meta>
</office:document-meta>
</file>