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stremming verkeer provinciale weg N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wege groot onderhoud aan de provinciale weg N865 te Schildwolde wordt de rijbaan voor het doorgaande verkeer afgesloten van 17 augustus 07.00 uur tot 25 september 2026 18.00 uur.</text:p>
            <text:p text:style-name="common-al">De afsluiting betreft het weggedeelte gelegen tussen de aansluiting met de provinciale weg N360 te Ten Post en de aansluiting met de provinciale weg N387 te Schildwolde. </text:p>
            <text:p text:style-name="common-al">Het verkeer wordt omgeleid via met borden aangegeven routes.</text:p>
            <text:p text:style-name="common-al">Voor (brom)fietsers wordt ter plaatse een tijdelijke voorziening ingericht.</text:p>
            <text:p text:style-name="last-al">(Kijk ook op <text:a xlink:href="https://www.provinciegroningen.nl/actueel/wegwerkzaamheden/" xlink:type="simple"><text:span text:style-name="nadrukondlijn">https://www.provinciegroningen.nl/actueel/wegwerkzaamheden/</text:span></text:a>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33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Provincie/DC.creator">Groningen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DC.title">Publicatie stremming verkeer provinciale weg N865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47</meta:user-defined>
    <meta:user-defined meta:name="OVERHEIDop.PrbID/DC.identifier">prb-2026-13347</meta:user-defined>
    <meta:user-defined meta:name="OVERHEIDop.versieInformatie"/>
  </office:meta>
</office:document-meta>
</file>