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Gemeente Eindhoven, Spottersweg en Dirk Noordhoflaan e.o. Eindhoven – Z/51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Realisatie van nieuwe infrastructuur en aanpassing van bestaande voorzieningen</text:p>
            <text:p text:style-name="common-al">Locatie: Gelegen bij de Spottersweg, inclusief een nieuwe aansluiting op de Dirk Noordhoflaan e.o. te Eindhoven</text:p>
            <text:p text:style-name="common-al">Zaaknummer: Z/512025</text:p>
            <text:p text:style-name="common-al">Activiteit: Flora- en fauna-activiteit</text:p>
            <text:p text:style-name="common-al">Datum ontvangen: 27-07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3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025</meta:user-defined>
    <dc:language>nl</dc:language>
    <meta:user-defined meta:name="OVERHEIDop.locatietype/OVERHEIDop.gebiedsmarkering">Vlak</meta:user-defined>
    <meta:user-defined meta:name="DC.title">Provincie Noord-Brabant – Omgevingsvergunning aangevraagd – Gemeente Eindhoven, Spottersweg en Dirk Noordhoflaan e.o. Eindhoven – Z/512025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344</meta:user-defined>
    <meta:user-defined meta:name="OVERHEIDop.PrbID/DC.identifier">prb-2026-13344</meta:user-defined>
    <meta:user-defined meta:name="OVERHEIDop.versieInformatie"/>
  </office:meta>
</office:document-meta>
</file>