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omgevingsvergunning Dorpsweg 2 te Schellinkhout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VDe Omgevingsdienst Noord-Holland Noord (OD NHN) heeft namens Provincie Noord-Holland op 1 december 2025 een aanvraag voor een omgevingsvergunning ontvangen. Het gaat over sloop van de huidige opstallen (enkele oude kassen, opslagloodsen en een woonhuis) en de nieuwbouw van bedrijfsunits of bedrijfsboxen gelegen aan Dorpsweg 2 te Schellinkhout. De aanvraag is geregistreerd onder het kenmerk OMG-069504/Z25-0807424.</text:p>
            <text:p text:style-name="common-al">De aanvraag gaat over de aangewezen milieubelastende ‘flora- en fauna-activiteit’.</text:p>
            <text:p text:style-name="common-al">De aanvraag is door de aanvrager op 16 juni 2026 ingetrokken. Daarom wordt er geen besluit meer genomen op deze aanvraag.</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69504/Z25-080742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31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69504/Z25-0807424 Intrekking Dorpsweg 2 Schellinkhout 	</meta:user-defined>
    <dc:language>nl</dc:language>
    <meta:user-defined meta:name="OVERHEIDop.locatietype/OVERHEIDop.gebiedsmarkering">Adres</meta:user-defined>
    <meta:user-defined meta:name="DC.title">Aanvraag ingetrokken omgevingsvergunning Dorpsweg 2 te Schellinkhout (flora- en fauna-activiteit)</meta:user-defined>
    <meta:user-defined meta:name="DCTERMS.W3CDTF/DCTERMS.available">2026-08-04</meta:user-defined>
    <meta:user-defined meta:name="DCTERMS.W3CDTF/OVERHEIDop.jaargang">2026</meta:user-defined>
    <meta:user-defined meta:name="OVERHEIDop.publicationIssue">13313</meta:user-defined>
    <meta:user-defined meta:name="OVERHEIDop.PrbID/DC.identifier">prb-2026-13313</meta:user-defined>
    <meta:user-defined meta:name="OVERHEIDop.versieInformatie"/>
  </office:meta>
</office:document-meta>
</file>