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Rhederhof te R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ctificatie van kennisgeving.</text:p>
            <text:p text:style-name="common-al"/>
            <text:p text:style-name="common-al">Aanvraag van omgevingsvergunning Flora en Fauna Arnhemsestraatweg 54 te Rheden</text:p>
            <text:p text:style-name="common-al">Provincie Gelderland heeft op 21-07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0763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28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Rhederhof te Rhed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13281</meta:user-defined>
    <meta:user-defined meta:name="OVERHEIDop.PrbID/DC.identifier">prb-2026-13281</meta:user-defined>
    <meta:user-defined meta:name="OVERHEIDop.versieInformatie"/>
  </office:meta>
</office:document-meta>
</file>