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Dorpsweg 2 te Schellinkhout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7 juni 2026 een aanvraag voor een omgevingsvergunning ontvangen. Het gaat over het slopen van de huidige opstallen, daaropvolgend nieuwbouw in de vorm van bedrijfsunits of boxen gelegen aan Dorpsweg 2 Schellinkhout. De aanvraag is geregistreerd onder het kenmerk OMG-085286/Z26-0824270.</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5286/Z26-0824270)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27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evingsvergunning Dorpsweg 2 Schellinkhout </meta:user-defined>
    <dc:language>nl</dc:language>
    <meta:user-defined meta:name="OVERHEIDop.locatietype/OVERHEIDop.gebiedsmarkering">Adres</meta:user-defined>
    <meta:user-defined meta:name="DC.title">Ontvangst aanvraag omgevingsvergunning Dorpsweg 2 te Schellinkhout (flora- en fauna)</meta:user-defined>
    <meta:user-defined meta:name="DCTERMS.W3CDTF/DCTERMS.available">2026-08-03</meta:user-defined>
    <meta:user-defined meta:name="DCTERMS.W3CDTF/OVERHEIDop.jaargang">2026</meta:user-defined>
    <meta:user-defined meta:name="OVERHEIDop.publicationIssue">13279</meta:user-defined>
    <meta:user-defined meta:name="OVERHEIDop.PrbID/DC.identifier">prb-2026-13279</meta:user-defined>
    <meta:user-defined meta:name="OVERHEIDop.versieInformatie"/>
  </office:meta>
</office:document-meta>
</file>