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omgevingsvergunning reguliere procedure voor wijziging van de MBA aan Oosterhorn 36 te Farmsum</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omgevingsvergunning verleend aan Zeolyst C.V. De provincie geeft hiermee toestemming voor Vergunningplichtig - 🧲 - Basischemie aan aanvraag vergunning gebruik CO2 en wijziging opslagtanks PGS31. Het besluit heeft betrekking op het wijzigen van de pH correctie van afvalwater met CO2,verduidelijking van het schema voor indirecte lozing richting ZAWZI van organisch afvalwater uit het productieproces en wijziging van tanks die moeten voldoen aan de PGS31 norm. Het dossiernummer is 81918.</text:p>
            <text:p text:style-name="common-al">
            <text:span text:style-name="nadrukvet">Meer informatie over de omgevingsvergunning</text:span>
          </text:p>
            <text:p text:style-name="common-al">
            <text:a xlink:href="https://pvgrp.mozardsaas.nl/mozard/!suite92.scherm1007?mObj=103402" xlink:type="simple">De omgevingsvergunning en de documenten</text:a> kunt u tot en met 10-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
            <text:span text:style-name="nadrukvet">Bent u het niet eens met de vergunning?</text:span>
          </text:p>
            <text:p text:style-name="common-al">Wanneer u het niet eens bent met deze vergunning, dan kunt u tot en met 10-09-2026 een bezwaarschrift indienen. Meer informatie over hoe u bezwaar kunt maken, staat op 
     <text:a xlink:href="https://www.provinciegroningen.nl/contact/klacht-over-de-provincie/bezwaar-maken/" xlink:type="simple">provinciegroningen.nl/bezwaarmaken.nl</text:a>. 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paginas/voorlopig-voorziening.aspx"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81918.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2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Definitief besluit omgevingsvergunning reguliere procedure voor wijziging van de MBA aan Oosterhorn 36 te Farmsum</meta:user-defined>
    <meta:user-defined meta:name="OVERHEIDop.datumEindeReactietermijn">2026-09-10</meta:user-defined>
    <meta:user-defined meta:name="OVERHEIDop.terinzageleggingBG">https://pvgrp.mozardsaas.nl/mozard/!suite92.scherm1007?mObj=103402</meta:user-defined>
    <meta:user-defined meta:name="DCTERMS.W3CDTF/DCTERMS.available">2026-08-05</meta:user-defined>
    <meta:user-defined meta:name="DCTERMS.W3CDTF/OVERHEIDop.jaargang">2026</meta:user-defined>
    <meta:user-defined meta:name="OVERHEIDop.publicationIssue">13275</meta:user-defined>
    <meta:user-defined meta:name="OVERHEIDop.PrbID/DC.identifier">prb-2026-13275</meta:user-defined>
    <meta:user-defined meta:name="OVERHEIDop.versieInformatie"/>
  </office:meta>
</office:document-meta>
</file>