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Omgevingsvergunning (onderdeel flora- en fauna-activiteit) locatie Hoepelweg in IJsselmuid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2 maart 2026 een aanvraag ontvangen voor een Omgevingsvergunning voor het beschadigen of vernielen van verblijfplaatsen van dieren, locatie Hoepelweg in IJsselmuiden.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8935e97c-f6af-45e1-b973-024c93bdcb7a.</text:p>
            <text:p text:style-name="common-al">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10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3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2247</meta:user-defined>
    <meta:user-defined meta:name="DCTERMS.abstract">Betreft: Besluit op een aanvraag voor op locatie op de locatie Hoepelweg in IJsselmuiden</meta:user-defined>
    <dc:language>nl</dc:language>
    <meta:user-defined meta:name="OVERHEIDop.locatietype/OVERHEIDop.gebiedsmarkering">Vlak</meta:user-defined>
    <meta:user-defined meta:name="DC.title">Besluit op een aanvraag voor een Omgevingsvergunning (onderdeel flora- en fauna-activiteit) locatie Hoepelweg in IJsselmuiden</meta:user-defined>
    <meta:user-defined meta:name="OVERHEIDop.datumEindeReactietermijn">2026-09-10</meta:user-defined>
    <meta:user-defined meta:name="OVERHEIDop.terinzageleggingBG">https://jeleefomgeving.nl/inzien/001900328/8935e97c-f6af-45e1-b973-024c93bdcb7a</meta:user-defined>
    <meta:user-defined meta:name="DCTERMS.W3CDTF/DCTERMS.available">2026-08-03</meta:user-defined>
    <meta:user-defined meta:name="DCTERMS.W3CDTF/OVERHEIDop.jaargang">2026</meta:user-defined>
    <meta:user-defined meta:name="OVERHEIDop.publicationIssue">13232</meta:user-defined>
    <meta:user-defined meta:name="OVERHEIDop.PrbID/DC.identifier">prb-2026-13232</meta:user-defined>
    <meta:user-defined meta:name="OVERHEIDop.versieInformatie"/>
  </office:meta>
</office:document-meta>
</file>